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ck solid #000000" fo:border-bottom="2pt solid #000000" fo:border-left="thick solid #000000" fo:border-right="2pt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Valuta" style:data-style-name="N37">
      <style:table-cell-properties fo:border-top="thick solid #000000" fo:border-bottom="2pt solid #000000" fo:border-left="none" fo:border-right="thin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Valuta" style:data-style-name="N4">
      <style:table-cell-properties fo:border-top="thick solid #000000" fo:border-bottom="2pt solid #000000" fo:border-left="thin solid #000000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2">
      <style:table-cell-properties fo:border-top="thick solid #000000" fo:border-bottom="2pt solid #000000" fo:border-left="2pt solid #000000" fo:border-right="thick solid #000000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ck solid #000000" fo:border-right="2pt solid #000000"/>
      <style:text-properties fo:font-style="italic" style:font-style-asian="italic" style:font-style-complex="italic"/>
    </style:style>
    <style:style style:name="ce8" style:family="table-cell" style:parent-style-name="Valuta" style:data-style-name="N37">
      <style:table-cell-properties fo:border-top="none" fo:border-bottom="thin solid #000000" fo:border-left="none" fo:border-right="thin solid #000000"/>
    </style:style>
    <style:style style:name="ce9" style:family="table-cell" style:parent-style-name="Valuta" style:data-style-name="N4">
      <style:table-cell-properties fo:border-top="none" fo:border-bottom="thin solid #000000" fo:border-left="thin solid #000000" fo:border-right="none"/>
      <style:text-properties fo:color="#4F6228"/>
    </style:style>
    <style:style style:name="ce10" style:family="table-cell" style:parent-style-name="Default" style:data-style-name="N2">
      <style:table-cell-properties fo:border-top="none" fo:border-bottom="thin solid #000000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11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ck solid #000000" fo:border-right="2pt solid #000000"/>
      <style:text-properties fo:font-style="italic" style:font-style-asian="italic" style:font-style-complex="italic"/>
    </style:style>
    <style:style style:name="ce13" style:family="table-cell" style:parent-style-name="Valuta" style:data-style-name="N37">
      <style:table-cell-properties fo:border-top="thin solid #000000" fo:border-bottom="thin solid #000000" fo:border-left="none" fo:border-right="thin solid #000000"/>
    </style:style>
    <style:style style:name="ce14" style:family="table-cell" style:parent-style-name="Valuta" style:data-style-name="N4">
      <style:table-cell-properties fo:border-top="thin solid #000000" fo:border-bottom="thin solid #000000" fo:border-left="thin solid #000000" fo:border-right="none"/>
      <style:text-properties fo:color="#C0504D"/>
    </style:style>
    <style:style style:name="ce15" style:family="table-cell" style:parent-style-name="Default" style:data-style-name="N2">
      <style:table-cell-properties fo:border-top="thin solid #000000" fo:border-bottom="thin solid #000000" fo:border-left="2pt solid #000000" fo:border-right="thick solid #000000" style:vertical-align="automatic" style:repeat-content="false"/>
      <style:paragraph-properties fo:text-align="center"/>
      <style:text-properties fo:color="#C0504D"/>
    </style:style>
    <style:style style:name="ce16" style:family="table-cell" style:parent-style-name="Valuta" style:data-style-name="N4">
      <style:table-cell-properties fo:border-top="thin solid #000000" fo:border-bottom="thin solid #000000" fo:border-left="thin solid #000000" fo:border-right="none"/>
      <style:text-properties fo:color="#4F6228"/>
    </style:style>
    <style:style style:name="ce17" style:family="table-cell" style:parent-style-name="Default" style:data-style-name="N2">
      <style:table-cell-properties fo:border-top="thin solid #000000" fo:border-bottom="thin solid #000000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18" style:family="table-cell" style:parent-style-name="Default" style:data-style-name="N0">
      <style:table-cell-properties fo:border-top="thin solid #000000" fo:border-bottom="none" fo:border-left="thick solid #000000" fo:border-right="2pt solid #000000"/>
      <style:text-properties fo:font-style="italic" style:font-style-asian="italic" style:font-style-complex="italic"/>
    </style:style>
    <style:style style:name="ce19" style:family="table-cell" style:parent-style-name="Valuta" style:data-style-name="N37">
      <style:table-cell-properties fo:border-top="thin solid #000000" fo:border-bottom="none" fo:border-left="none" fo:border-right="thin solid #000000"/>
    </style:style>
    <style:style style:name="ce20" style:family="table-cell" style:parent-style-name="Valuta" style:data-style-name="N4">
      <style:table-cell-properties fo:border-top="thin solid #000000" fo:border-bottom="none" fo:border-left="thin solid #000000" fo:border-right="none"/>
      <style:text-properties fo:color="#4F6228"/>
    </style:style>
    <style:style style:name="ce21" style:family="table-cell" style:parent-style-name="Default" style:data-style-name="N2">
      <style:table-cell-properties fo:border-top="thin solid #000000" fo:border-bottom="none" fo:border-left="2pt solid #000000" fo:border-right="thick solid #000000" style:vertical-align="automatic" style:repeat-content="false"/>
      <style:paragraph-properties fo:text-align="center"/>
      <style:text-properties fo:color="#4F6228"/>
    </style:style>
    <style:style style:name="ce22" style:family="table-cell" style:parent-style-name="Default" style:data-style-name="N4">
      <style:table-cell-properties style:vertical-align="automatic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2pt solid #000000" fo:border-bottom="thick solid #000000" fo:border-left="thick solid #000000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Valuta" style:data-style-name="N37">
      <style:table-cell-properties fo:border-top="2pt solid #000000" fo:border-bottom="thick solid #000000" fo:border-left="none" fo:border-right="thin solid #000000"/>
      <style:text-properties fo:font-weight="bold" style:font-weight-asian="bold" style:font-weight-complex="bold"/>
    </style:style>
    <style:style style:name="ce25" style:family="table-cell" style:parent-style-name="Valuta" style:data-style-name="N4">
      <style:table-cell-properties fo:border-top="2pt solid #000000" fo:border-bottom="thick solid #000000" fo:border-left="thin solid #000000" fo:border-right="none"/>
      <style:text-properties fo:color="#4F6228" fo:font-weight="bold" style:font-weight-asian="bold" style:font-weight-complex="bold"/>
    </style:style>
    <style:style style:name="ce26" style:family="table-cell" style:parent-style-name="Valuta" style:data-style-name="N2">
      <style:table-cell-properties fo:border-top="2pt solid #000000" fo:border-bottom="thick solid #000000" fo:border-left="2pt solid #000000" fo:border-right="thick solid #000000" style:vertical-align="automatic" fo:background-color="#C4D79B" style:repeat-content="false"/>
      <style:paragraph-properties fo:text-align="center"/>
      <style:text-properties fo:color="#4F6228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75166666666667cm" style:use-optimal-column-width="true"/>
    </style:style>
    <style:style style:name="co4" style:family="table-column">
      <style:table-column-properties fo:break-before="auto" style:column-width="2.96333333333333cm" style:use-optimal-column-width="true"/>
    </style:style>
    <style:style style:name="co5" style:family="table-column">
      <style:table-column-properties fo:break-before="auto" style:column-width="1.16416666666667cm" style:use-optimal-column-width="true"/>
    </style:style>
    <style:style style:name="co6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27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28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29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30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31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32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33" style:family="table-cell" style:parent-style-name="Default" style:data-style-name="N4">
      <style:table-cell-properties style:vertical-align="automatic" style:repeat-content="false"/>
      <style:paragraph-properties fo:text-align="center"/>
      <style:map style:condition="cell-content()&lt;0" style:apply-style-name="cf1"/>
    </style:style>
    <style:style style:name="ce34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35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36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  <style:style style:name="ce37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  <style:map style:condition="cell-content()&lt;0" style:apply-style-name="cf1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8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float" office:value="2015" table:style-name="ce2">
            <text:p>2015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654928.9400000009" table:style-name="ce8">
            <text:p>1.654.928,94<text:s/></text:p>
          </table:table-cell>
          <table:table-cell office:value-type="float" office:value="-1506828.5699999966" table:style-name="ce9">
            <text:p>-1.506.828,57</text:p>
          </table:table-cell>
          <table:table-cell office:value-type="float" office:value="-0.91050952918860417" table:style-name="ce10">
            <text:p>-0,91</text:p>
          </table:table-cell>
          <table:table-cell office:value-type="string" table:style-name="ce28">
            <text:p>x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087535.3799999952" table:style-name="ce13">
            <text:p>2.087.535,38<text:s/></text:p>
          </table:table-cell>
          <table:table-cell office:value-type="float" office:value="28752386.659999989" table:style-name="ce14">
            <text:p>28.752.386,66</text:p>
          </table:table-cell>
          <table:table-cell office:value-type="float" office:value="13.773364962082729" table:style-name="ce15">
            <text:p>13,77</text:p>
          </table:table-cell>
          <table:table-cell office:value-type="float" office:value="6.63" table:style-name="ce28">
            <text:p>6,63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1942989.35" table:style-name="ce13">
            <text:p>1.942.989,35<text:s/></text:p>
          </table:table-cell>
          <table:table-cell office:value-type="float" office:value="-32083007.239999995" table:style-name="ce16">
            <text:p>-32.083.007,24</text:p>
          </table:table-cell>
          <table:table-cell office:value-type="float" office:value="-16.512188931967124" table:style-name="ce17">
            <text:p>-16,51</text:p>
          </table:table-cell>
          <table:table-cell office:value-type="float" office:value="-2.94" table:style-name="ce28">
            <text:p>-2,9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1621633.3700000003" table:style-name="ce19">
            <text:p>1.621.633,37<text:s/></text:p>
          </table:table-cell>
          <table:table-cell office:value-type="float" office:value="-41674489.970000006" table:style-name="ce20">
            <text:p>-41.674.489,97</text:p>
          </table:table-cell>
          <table:table-cell office:value-type="float" office:value="-25.699082629262865" table:style-name="ce21">
            <text:p>-25,70</text:p>
          </table:table-cell>
          <table:table-cell office:value-type="float" office:value="-8.76" table:style-name="ce29">
            <text:p>-8,7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7307087.0399999963" table:style-name="ce24">
            <text:p>7.307.087,04<text:s/></text:p>
          </table:table-cell>
          <table:table-cell office:value-type="float" office:value="-46511939.120000005" table:style-name="ce25">
            <text:p>-46.511.939,12</text:p>
          </table:table-cell>
          <table:table-cell office:value-type="float" office:value="-6.365318883624524" table:style-name="ce26">
            <text:p>-6,37</text:p>
          </table:table-cell>
          <table:table-cell office:value-type="float" office:value="-3.3" table:style-name="ce28">
            <text:p>-3,30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16" table:style-name="ce2">
            <text:p>2016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396571.4500000016" table:style-name="ce8">
            <text:p>1.396.571,45<text:s/></text:p>
          </table:table-cell>
          <table:table-cell office:value-type="float" office:value="-13038192.539999971" table:style-name="ce9">
            <text:p>-13.038.192,54</text:p>
          </table:table-cell>
          <table:table-cell office:value-type="float" office:value="-9.3358578538892196" table:style-name="ce10">
            <text:p>-9,34</text:p>
          </table:table-cell>
          <table:table-cell office:value-type="float" office:value="-1.79" table:style-name="ce28">
            <text:p>-1,79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1904567.39" table:style-name="ce13">
            <text:p>1.904.567,39<text:s/></text:p>
          </table:table-cell>
          <table:table-cell office:value-type="float" office:value="-48922654.549999997" table:style-name="ce16">
            <text:p>-48.922.654,55</text:p>
          </table:table-cell>
          <table:table-cell office:value-type="float" office:value="-25.687016803327708" table:style-name="ce17">
            <text:p>-25,69</text:p>
          </table:table-cell>
          <table:table-cell office:value-type="float" office:value="-6.62" table:style-name="ce28">
            <text:p>-6,6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148952.3100000005" table:style-name="ce13">
            <text:p>2.148.952,31<text:s/></text:p>
          </table:table-cell>
          <table:table-cell office:value-type="float" office:value="-34251490.689999953" table:style-name="ce16">
            <text:p>-34.251.490,69</text:p>
          </table:table-cell>
          <table:table-cell office:value-type="float" office:value="-15.938692790255519" table:style-name="ce17">
            <text:p>-15,94</text:p>
          </table:table-cell>
          <table:table-cell office:value-type="float" office:value="-1.56" table:style-name="ce28">
            <text:p>-1,5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1833189.0847222211" table:style-name="ce19">
            <text:p>1.833.189,08<text:s/></text:p>
          </table:table-cell>
          <table:table-cell office:value-type="float" office:value="-27575669.792499997" table:style-name="ce20">
            <text:p>-27.575.669,79</text:p>
          </table:table-cell>
          <table:table-cell office:value-type="float" office:value="-15.042457988821416" table:style-name="ce21">
            <text:p>-15,04</text:p>
          </table:table-cell>
          <table:table-cell office:value-type="float" office:value="-1.46" table:style-name="ce28">
            <text:p>-1,4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7283280.2347222231" table:style-name="ce24">
            <text:p>7.283.280,23<text:s/></text:p>
          </table:table-cell>
          <table:table-cell office:value-type="float" office:value="-123788007.5724999" table:style-name="ce25">
            <text:p>-123.788.007,57</text:p>
          </table:table-cell>
          <table:table-cell office:value-type="float" office:value="-16.996189022407023" table:style-name="ce26">
            <text:p>-17,00</text:p>
          </table:table-cell>
          <table:table-cell office:value-type="float" office:value="-2.89" table:style-name="ce28">
            <text:p>-2,89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17" table:style-name="ce2">
            <text:p>2017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2600046.1800000002" table:style-name="ce8">
            <text:p>2.600.046,18<text:s/></text:p>
          </table:table-cell>
          <table:table-cell office:value-type="float" office:value="-31426905" table:style-name="ce9">
            <text:p>-31.426.905,00</text:p>
          </table:table-cell>
          <table:table-cell office:value-type="float" office:value="-12.08705646912779" table:style-name="ce10">
            <text:p>-12,09</text:p>
          </table:table-cell>
          <table:table-cell office:value-type="float" office:value="1.44" table:style-name="ce28">
            <text:p>1,44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1730264.67" table:style-name="ce13">
            <text:p>1.730.264,67<text:s/></text:p>
          </table:table-cell>
          <table:table-cell office:value-type="float" office:value="-37833455.460000001" table:style-name="ce16">
            <text:p>-37.833.455,46</text:p>
          </table:table-cell>
          <table:table-cell office:value-type="float" office:value="-21.86570419888421" table:style-name="ce17">
            <text:p>-21,87</text:p>
          </table:table-cell>
          <table:table-cell office:value-type="float" office:value="-8.07" table:style-name="ce28">
            <text:p>-8,07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047267.22" table:style-name="ce13">
            <text:p>2.047.267,22<text:s/></text:p>
          </table:table-cell>
          <table:table-cell office:value-type="float" office:value="-56466449.979999997" table:style-name="ce16">
            <text:p>-56.466.449,98</text:p>
          </table:table-cell>
          <table:table-cell office:value-type="float" office:value="-27.581377471574033" table:style-name="ce17">
            <text:p>-27,58</text:p>
          </table:table-cell>
          <table:table-cell office:value-type="float" office:value="-13.57" table:style-name="ce28">
            <text:p>-13,57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2188779.39" table:style-name="ce19">
            <text:p>2.188.779,39<text:s/></text:p>
          </table:table-cell>
          <table:table-cell office:value-type="float" office:value="-64937932.460000001" table:style-name="ce20">
            <text:p>-64.937.932,46</text:p>
          </table:table-cell>
          <table:table-cell office:value-type="float" office:value="-29.668559909091613" table:style-name="ce21">
            <text:p>-29,67</text:p>
          </table:table-cell>
          <table:table-cell office:value-type="float" office:value="-16" table:style-name="ce28">
            <text:p>-16,0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8566357.459999999" table:style-name="ce24">
            <text:p>8.566.357,46<text:s/></text:p>
          </table:table-cell>
          <table:table-cell office:value-type="float" office:value="-190664742.90000001" table:style-name="ce25">
            <text:p>-190.664.742,90</text:p>
          </table:table-cell>
          <table:table-cell office:value-type="float" office:value="-22.257388136123847" table:style-name="ce26">
            <text:p>-22,26</text:p>
          </table:table-cell>
          <table:table-cell office:value-type="float" office:value="-9.49" table:style-name="ce28">
            <text:p>-9,49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18" table:style-name="ce2">
            <text:p>2018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2174019.7299999995" table:style-name="ce8">
            <text:p>2.174.019,73<text:s/></text:p>
          </table:table-cell>
          <table:table-cell office:value-type="float" office:value="-55828130.289999969" table:style-name="ce9">
            <text:p>-55.828.130,29</text:p>
          </table:table-cell>
          <table:table-cell office:value-type="float" office:value="-25.679679682575827" table:style-name="ce10">
            <text:p>-25,68</text:p>
          </table:table-cell>
          <table:table-cell office:value-type="float" office:value="-13.82" table:style-name="ce28">
            <text:p>-13,8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111856.27" table:style-name="ce13">
            <text:p>2.111.856,27<text:s/></text:p>
          </table:table-cell>
          <table:table-cell office:value-type="float" office:value="-49787993.700000003" table:style-name="ce16">
            <text:p>-49.787.993,70</text:p>
          </table:table-cell>
          <table:table-cell office:value-type="float" office:value="-23.575465057572313" table:style-name="ce17">
            <text:p>-23,58</text:p>
          </table:table-cell>
          <table:table-cell office:value-type="float" office:value="-12.49" table:style-name="ce28">
            <text:p>-12,49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419631.39" table:style-name="ce13">
            <text:p>2.419.631,39<text:s/></text:p>
          </table:table-cell>
          <table:table-cell office:value-type="float" office:value="-49371041.25" table:style-name="ce16">
            <text:p>-49.371.041,25</text:p>
          </table:table-cell>
          <table:table-cell office:value-type="float" office:value="-20.404364670603812" table:style-name="ce17">
            <text:p>-20,40</text:p>
          </table:table-cell>
          <table:table-cell office:value-type="float" office:value="5.46" table:style-name="ce28">
            <text:p>5,46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2002276.32" table:style-name="ce19">
            <text:p>2.002.276,32<text:s/></text:p>
          </table:table-cell>
          <table:table-cell office:value-type="float" office:value="-33952290.479999997" table:style-name="ce16">
            <text:p>-33.952.290,48</text:p>
          </table:table-cell>
          <table:table-cell office:value-type="float" office:value="-16.956845636570279" table:style-name="ce17">
            <text:p>-16,96</text:p>
          </table:table-cell>
          <table:table-cell office:value-type="float" office:value="-18.2" table:style-name="ce28">
            <text:p>-18,2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8707783.7100000009" table:style-name="ce24">
            <text:p>8.707.783,71<text:s/></text:p>
          </table:table-cell>
          <table:table-cell office:value-type="float" office:value="-188939455.71999997" table:style-name="ce25">
            <text:p>-188.939.455,72</text:p>
          </table:table-cell>
          <table:table-cell office:value-type="float" office:value="-21.69776627582312" table:style-name="ce26">
            <text:p>-21,70</text:p>
          </table:table-cell>
          <table:table-cell office:value-type="float" office:value="-13.9" table:style-name="ce28">
            <text:p>-13,90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19" table:style-name="ce2">
            <text:p>2019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2089947.78" table:style-name="ce8">
            <text:p>2.089.947,78<text:s/></text:p>
          </table:table-cell>
          <table:table-cell office:value-type="float" office:value="-26340821.789999999" table:style-name="ce9">
            <text:p>-26.340.821,79</text:p>
          </table:table-cell>
          <table:table-cell office:value-type="float" office:value="-12.603578922914522" table:style-name="ce10">
            <text:p>-12,60</text:p>
          </table:table-cell>
          <table:table-cell office:value-type="float" office:value="-13.38" table:style-name="ce28">
            <text:p>-13,38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247668.85" table:style-name="ce13">
            <text:p>2.247.668,85<text:s/></text:p>
          </table:table-cell>
          <table:table-cell office:value-type="float" office:value="-56455489.460000001" table:style-name="ce16">
            <text:p>-56.455.489,46</text:p>
          </table:table-cell>
          <table:table-cell office:value-type="float" office:value="-25.117351899947359" table:style-name="ce17">
            <text:p>-25,12</text:p>
          </table:table-cell>
          <table:table-cell office:value-type="float" office:value="-27.12" table:style-name="ce28">
            <text:p>-27,1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122618.27" table:style-name="ce13">
            <text:p>2.122.618,27<text:s/></text:p>
          </table:table-cell>
          <table:table-cell office:value-type="float" office:value="-55315222.450000003" table:style-name="ce16">
            <text:p>-55.315.222,45</text:p>
          </table:table-cell>
          <table:table-cell office:value-type="float" office:value="-26.059901222842111" table:style-name="ce17">
            <text:p>-26,06</text:p>
          </table:table-cell>
          <table:table-cell office:value-type="float" office:value="-26.14" table:style-name="ce28">
            <text:p>-26,1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1641252.4" table:style-name="ce19">
            <text:p>1.641.252,40<text:s/></text:p>
          </table:table-cell>
          <table:table-cell office:value-type="float" office:value="-51239581.020000003" table:style-name="ce16">
            <text:p>-51.239.581,02</text:p>
          </table:table-cell>
          <table:table-cell office:value-type="float" office:value="-31.219805692287185" table:style-name="ce17">
            <text:p>-31,22</text:p>
          </table:table-cell>
          <table:table-cell office:value-type="float" office:value="-31.58" table:style-name="ce28">
            <text:p>-31,5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8101487.3000000007" table:style-name="ce24">
            <text:p>8.101.487,30<text:s/></text:p>
          </table:table-cell>
          <table:table-cell office:value-type="float" office:value="-189351114.72" table:style-name="ce25">
            <text:p>-189.351.114,72</text:p>
          </table:table-cell>
          <table:table-cell office:value-type="float" office:value="-23.372389254995188" table:style-name="ce26">
            <text:p>-23,37</text:p>
          </table:table-cell>
          <table:table-cell office:value-type="float" office:value="-24.23" table:style-name="ce28">
            <text:p>-24,23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20" table:style-name="ce2">
            <text:p>2020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2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976703.63" table:style-name="ce8">
            <text:p>1.976.703,63<text:s/></text:p>
          </table:table-cell>
          <table:table-cell office:value-type="float" office:value="-33590845.899999999" table:style-name="ce9">
            <text:p>-33.590.845,90</text:p>
          </table:table-cell>
          <table:table-cell office:value-type="float" office:value="-16.993364807044948" table:style-name="ce10">
            <text:p>-16,99</text:p>
          </table:table-cell>
          <table:table-cell office:value-type="float" office:value="-16.78" table:style-name="ce28">
            <text:p>-16,78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1530168.17" table:style-name="ce13">
            <text:p>1.530.168,17<text:s/></text:p>
          </table:table-cell>
          <table:table-cell office:value-type="float" office:value="-21813277.469999999" table:style-name="ce16">
            <text:p>-21.813.277,47</text:p>
          </table:table-cell>
          <table:table-cell office:value-type="float" office:value="-14.255477206796165" table:style-name="ce17">
            <text:p>-14,26</text:p>
          </table:table-cell>
          <table:table-cell office:value-type="float" office:value="-14.16" table:style-name="ce28">
            <text:p>-14,16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1437828.83" table:style-name="ce13">
            <text:p>1.437.828,83<text:s/></text:p>
          </table:table-cell>
          <table:table-cell office:value-type="float" office:value="-30451748.82" table:style-name="ce16">
            <text:p>-30.451.748,82</text:p>
          </table:table-cell>
          <table:table-cell office:value-type="float" office:value="-21.178980546662149" table:style-name="ce17">
            <text:p>-21,18</text:p>
          </table:table-cell>
          <table:table-cell office:value-type="float" office:value="-21.63" table:style-name="ce28">
            <text:p>-21,6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1668433.14" table:style-name="ce19">
            <text:p>1.668.433,14<text:s/></text:p>
          </table:table-cell>
          <table:table-cell office:value-type="float" office:value="-29807220.329999998" table:style-name="ce16">
            <text:p>-29.807.220,33</text:p>
          </table:table-cell>
          <table:table-cell office:value-type="float" office:value="-17.865396949619448" table:style-name="ce17">
            <text:p>-17,87</text:p>
          </table:table-cell>
          <table:table-cell office:value-type="float" office:value="-18.84" table:style-name="ce28">
            <text:p>-18,84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6613133.7699999996" table:style-name="ce24">
            <text:p>6.613.133,77<text:s/></text:p>
          </table:table-cell>
          <table:table-cell office:value-type="float" office:value="-115663092.52" table:style-name="ce25">
            <text:p>-115.663.092,52</text:p>
          </table:table-cell>
          <table:table-cell office:value-type="float" office:value="-17.489906683076214" table:style-name="ce26">
            <text:p>-17,49</text:p>
          </table:table-cell>
          <table:table-cell office:value-type="float" office:value="-17.98" table:style-name="ce28">
            <text:p>-17,98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21" table:style-name="ce2">
            <text:p>2021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34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016096.83" table:style-name="ce8">
            <text:p>1.016.096,83<text:s/></text:p>
          </table:table-cell>
          <table:table-cell office:value-type="float" office:value="-20115409.210000001" table:style-name="ce9">
            <text:p>-20.115.409,21</text:p>
          </table:table-cell>
          <table:table-cell office:value-type="float" office:value="-19.796744381143284" table:style-name="ce10">
            <text:p>-19,80</text:p>
          </table:table-cell>
          <table:table-cell office:value-type="float" office:value="-19.75" table:style-name="ce30">
            <text:p>-19,75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045783.31" table:style-name="ce13">
            <text:p>2.045.783,31<text:s/></text:p>
          </table:table-cell>
          <table:table-cell office:value-type="float" office:value="-23553753.329999998" table:style-name="ce16">
            <text:p>-23.553.753,33</text:p>
          </table:table-cell>
          <table:table-cell office:value-type="float" office:value="-11.513317766777556" table:style-name="ce17">
            <text:p>-11,51</text:p>
          </table:table-cell>
          <table:table-cell office:value-type="float" office:value="-11.62" table:style-name="ce30">
            <text:p>-11,6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1461997.56" table:style-name="ce13">
            <text:p>1.461.997,56<text:s/></text:p>
          </table:table-cell>
          <table:table-cell office:value-type="float" office:value="-32543339.629999999" table:style-name="ce16">
            <text:p>-32.543.339,63</text:p>
          </table:table-cell>
          <table:table-cell office:value-type="float" office:value="-22.259503381113714" table:style-name="ce17">
            <text:p>-22,26</text:p>
          </table:table-cell>
          <table:table-cell office:value-type="float" office:value="-22.43" table:style-name="ce30">
            <text:p>-22,43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2075668.77" table:style-name="ce19">
            <text:p>2.075.668,77<text:s/></text:p>
          </table:table-cell>
          <table:table-cell office:value-type="float" office:value="-50669734.380000003" table:style-name="ce16">
            <text:p>-50.669.734,38</text:p>
          </table:table-cell>
          <table:table-cell office:value-type="float" office:value="-24.411281372220099" table:style-name="ce17">
            <text:p>-24,41</text:p>
          </table:table-cell>
          <table:table-cell office:value-type="float" office:value="-24.25" table:style-name="ce30">
            <text:p>-24,2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6599546.4700000007" table:style-name="ce24">
            <text:p>6.599.546,47<text:s/></text:p>
          </table:table-cell>
          <table:table-cell office:value-type="float" office:value="-126882236.55000001" table:style-name="ce25">
            <text:p>-126.882.236,55</text:p>
          </table:table-cell>
          <table:table-cell office:value-type="float" office:value="-19.225902435383563" table:style-name="ce26">
            <text:p>-19,23</text:p>
          </table:table-cell>
          <table:table-cell office:value-type="float" office:value="-19.25" table:style-name="ce30">
            <text:p>-19,25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22" table:style-name="ce2">
            <text:p>2022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35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729969.39" table:style-name="ce8">
            <text:p>1.729.969,39<text:s/></text:p>
          </table:table-cell>
          <table:table-cell office:value-type="float" office:value="-23954333.93" table:style-name="ce9">
            <text:p>-23.954.333,93</text:p>
          </table:table-cell>
          <table:table-cell office:value-type="float" office:value="-13.84668079589547" table:style-name="ce10">
            <text:p>-13,85</text:p>
          </table:table-cell>
          <table:table-cell office:value-type="float" office:value="-13.32" table:style-name="ce31">
            <text:p>-13,3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021818.66" table:style-name="ce13">
            <text:p>2.021.818,66<text:s/></text:p>
          </table:table-cell>
          <table:table-cell office:value-type="float" office:value="-46106746.299999997" table:style-name="ce16">
            <text:p>-46.106.746,30</text:p>
          </table:table-cell>
          <table:table-cell office:value-type="float" office:value="-22.804590348374763" table:style-name="ce17">
            <text:p>-22,80</text:p>
          </table:table-cell>
          <table:table-cell office:value-type="float" office:value="-22.33" table:style-name="ce31">
            <text:p>-22,33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062244.5" table:style-name="ce13">
            <text:p>2.062.244,50<text:s/></text:p>
          </table:table-cell>
          <table:table-cell office:value-type="float" office:value="-54384103.670000002" table:style-name="ce16">
            <text:p>-54.384.103,67</text:p>
          </table:table-cell>
          <table:table-cell office:value-type="float" office:value="-26.371317111040909" table:style-name="ce17">
            <text:p>-26,37</text:p>
          </table:table-cell>
          <table:table-cell office:value-type="float" office:value="-28.58" table:style-name="ce31">
            <text:p>-28,58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1448924.68" table:style-name="ce19">
            <text:p>1.448.924,68<text:s/></text:p>
          </table:table-cell>
          <table:table-cell office:value-type="float" office:value="-36900381.479999997" table:style-name="ce16">
            <text:p>-36.900.381,48</text:p>
          </table:table-cell>
          <table:table-cell office:value-type="float" office:value="-25.467425594545052" table:style-name="ce17">
            <text:p>-25,47</text:p>
          </table:table-cell>
          <table:table-cell office:value-type="string" table:style-name="ce31">
            <text:p>n.d. (-110,88)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7262957.2299999995" table:style-name="ce24">
            <text:p>7.262.957,23<text:s/></text:p>
          </table:table-cell>
          <table:table-cell office:value-type="float" office:value="-161345565.38" table:style-name="ce25">
            <text:p>-161.345.565,38</text:p>
          </table:table-cell>
          <table:table-cell office:value-type="float" office:value="-22.214858255471238" table:style-name="ce26">
            <text:p>-22,21</text:p>
          </table:table-cell>
          <table:table-cell office:value-type="string" table:style-name="ce31">
            <text:p>n.d. (-39,59)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23" table:style-name="ce2">
            <text:p>2023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36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1861076.4299999992" table:style-name="ce8">
            <text:p>1.861.076,43<text:s/></text:p>
          </table:table-cell>
          <table:table-cell office:value-type="float" office:value="-41227028.769999988" table:style-name="ce9">
            <text:p>-41.227.028,77</text:p>
          </table:table-cell>
          <table:table-cell office:value-type="float" office:value="-22.152249152927055" table:style-name="ce10">
            <text:p>-22,15</text:p>
          </table:table-cell>
          <table:table-cell office:value-type="float" office:value="-21.38" table:style-name="ce32">
            <text:p>-21,38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132189.11" table:style-name="ce13">
            <text:p>2.132.189,11<text:s/></text:p>
          </table:table-cell>
          <table:table-cell office:value-type="float" office:value="-58531208.170000002" table:style-name="ce16">
            <text:p>-58.531.208,17</text:p>
          </table:table-cell>
          <table:table-cell office:value-type="float" office:value="-27.451227424194098" table:style-name="ce17">
            <text:p>-27,45</text:p>
          </table:table-cell>
          <table:table-cell office:value-type="float" office:value="-25.78" table:style-name="ce32">
            <text:p>-25,78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1740566.47" table:style-name="ce13">
            <text:p>1.740.566,47<text:s/></text:p>
          </table:table-cell>
          <table:table-cell office:value-type="float" office:value="-45361412.450000003" table:style-name="ce16">
            <text:p>-45.361.412,45</text:p>
          </table:table-cell>
          <table:table-cell office:value-type="float" office:value="-26.061292821526088" table:style-name="ce17">
            <text:p>-26,06</text:p>
          </table:table-cell>
          <table:table-cell office:value-type="float" office:value="-25.9" table:style-name="ce32">
            <text:p>-25,90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2924919.29" table:style-name="ce19">
            <text:p>2.924.919,29<text:s/></text:p>
          </table:table-cell>
          <table:table-cell office:value-type="float" office:value="-68372930.400000006" table:style-name="ce16">
            <text:p>-68.372.930,40</text:p>
          </table:table-cell>
          <table:table-cell office:value-type="float" office:value="-23.376005838438026" table:style-name="ce17">
            <text:p>-23,38</text:p>
          </table:table-cell>
          <table:table-cell office:value-type="float" office:value="-23.21" table:style-name="ce32">
            <text:p>-23,2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8658751.2999999989" table:style-name="ce24">
            <text:p>8.658.751,30<text:s/></text:p>
          </table:table-cell>
          <table:table-cell office:value-type="float" office:value="-213492579.78999999" table:style-name="ce25">
            <text:p>-213.492.579,79</text:p>
          </table:table-cell>
          <table:table-cell office:value-type="float" office:value="-24.656278069795125" table:style-name="ce26">
            <text:p>-24,66</text:p>
          </table:table-cell>
          <table:table-cell office:value-type="float" office:value="-24.16" table:style-name="ce32">
            <text:p>-24,16</text:p>
          </table:table-cell>
          <table:table-cell table:number-columns-repeated="16378"/>
        </table:table-row>
        <table:table-row table:style-name="ro2">
          <table:table-cell/>
          <table:table-cell office:value-type="float" office:value="2024" table:style-name="ce2">
            <text:p>2024</text:p>
          </table:table-cell>
          <table:table-cell office:value-type="string" table:style-name="ce3">
            <text:p>importo fatture</text:p>
          </table:table-cell>
          <table:table-cell office:value-type="string" table:style-name="ce4">
            <text:p>importo x tempo</text:p>
          </table:table-cell>
          <table:table-cell office:value-type="string" table:style-name="ce5">
            <text:p>ITP</text:p>
          </table:table-cell>
          <table:table-cell office:value-type="string" table:style-name="ce37">
            <text:p>da PCC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7">
            <text:p>1° trimestre</text:p>
          </table:table-cell>
          <table:table-cell office:value-type="float" office:value="2460279.98" table:style-name="ce8">
            <text:p>2.460.279,98<text:s/></text:p>
          </table:table-cell>
          <table:table-cell office:value-type="float" office:value="-43496072.469999999" table:style-name="ce9">
            <text:p>-43.496.072,47</text:p>
          </table:table-cell>
          <table:table-cell office:value-type="float" office:value="-17.679318135978978" table:style-name="ce10">
            <text:p>-17,68</text:p>
          </table:table-cell>
          <table:table-cell office:value-type="float" office:value="-19.100000000000001" table:style-name="ce33">
            <text:p>-19,10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2° trimestre</text:p>
          </table:table-cell>
          <table:table-cell office:value-type="float" office:value="2627099.64" table:style-name="ce13">
            <text:p>2.627.099,64<text:s/></text:p>
          </table:table-cell>
          <table:table-cell office:value-type="float" office:value="-28329124.460000001" table:style-name="ce16">
            <text:p>-28.329.124,46</text:p>
          </table:table-cell>
          <table:table-cell office:value-type="float" office:value="-10.783422154479075" table:style-name="ce17">
            <text:p>-10,78</text:p>
          </table:table-cell>
          <table:table-cell office:value-type="float" office:value="-10.52" table:style-name="ce33">
            <text:p>-10,52</text:p>
          </table:table-cell>
          <table:table-cell table:number-columns-repeated="16378"/>
        </table:table-row>
        <table:table-row table:style-name="ro3">
          <table:table-cell/>
          <table:table-cell office:value-type="string" table:style-name="ce12">
            <text:p>3° trimestre</text:p>
          </table:table-cell>
          <table:table-cell office:value-type="float" office:value="2261843.94" table:style-name="ce13">
            <text:p>2.261.843,94<text:s/></text:p>
          </table:table-cell>
          <table:table-cell office:value-type="float" office:value="-38753158.619999997" table:style-name="ce16">
            <text:p>-38.753.158,62</text:p>
          </table:table-cell>
          <table:table-cell office:value-type="float" office:value="-17.133436102580976" table:style-name="ce17">
            <text:p>-17,13</text:p>
          </table:table-cell>
          <table:table-cell office:value-type="float" office:value="-17.11" table:style-name="ce33">
            <text:p>-17,11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8">
            <text:p>4° trimestre</text:p>
          </table:table-cell>
          <table:table-cell office:value-type="float" office:value="2009724.88" table:style-name="ce19">
            <text:p>2.009.724,88<text:s/></text:p>
          </table:table-cell>
          <table:table-cell office:value-type="float" office:value="-59932373.810000002" table:style-name="ce16">
            <text:p>-59.932.373,81</text:p>
          </table:table-cell>
          <table:table-cell office:value-type="float" office:value="-29.821183191004735" table:style-name="ce17">
            <text:p>-29,82</text:p>
          </table:table-cell>
          <table:table-cell office:value-type="float" office:value="-29.85" table:style-name="ce33">
            <text:p>-29,8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23">
            <text:p>annuale</text:p>
          </table:table-cell>
          <table:table-cell office:value-type="float" office:value="9358948.4400000013" table:style-name="ce24">
            <text:p>9.358.948,44<text:s/></text:p>
          </table:table-cell>
          <table:table-cell office:value-type="float" office:value="-170510729.36000001" table:style-name="ce25">
            <text:p>-170.510.729,36</text:p>
          </table:table-cell>
          <table:table-cell office:value-type="float" office:value="-18.219005100107164" table:style-name="ce26">
            <text:p>-18,22</text:p>
          </table:table-cell>
          <table:table-cell office:value-type="float" office:value="-18.34" table:style-name="ce33">
            <text:p>-18,34</text:p>
          </table:table-cell>
          <table:table-cell table:number-columns-repeated="16378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1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currency-style style:name="N34P0">
      <number:text> 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€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€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7P0">
      <number:number number:decimal-places="2" number:min-integer-digits="1" number:grouping="true"/>
      <number:text> </number:text>
    </number:number-style>
    <number:number-style style:name="N37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4"/>
    <style:style style:name="cf1" style:family="table-cell">
      <style:table-cell-properties fo:background-color="#EBF1DE"/>
      <style:text-properties fo:color="#4F6228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Filippo Ceccarelli</meta:initial-creator>
    <dc:creator>Filippo Ceccarelli</dc:creator>
    <meta:creation-date>2025-01-27T11:59:34Z</meta:creation-date>
    <dc:date>2025-01-27T12:00:21Z</dc:date>
  </office:meta>
</office:document-meta>
</file>